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ccdbdfb4b515a71f6d613dffcdc495.png"/>
  <manifest:file-entry manifest:media-type="image/png" manifest:full-path="Pictures/ab5bd83bda294c82d1ee497de776a899.png"/>
  <manifest:file-entry manifest:media-type="image/png" manifest:full-path="Pictures/d2b7fbe7af79fdb63cc3153c118b8c89.png"/>
  <manifest:file-entry manifest:media-type="image/png" manifest:full-path="Pictures/526a93166c195adec6f3fe1696b57e4e.png"/>
  <manifest:file-entry manifest:media-type="image/png" manifest:full-path="Pictures/2ec78a8f05eb65182edd40e113cdb927.png"/>
  <manifest:file-entry manifest:media-type="image/png" manifest:full-path="Pictures/1eca19ca1efa9c1d9c36451f3039306b.png"/>
  <manifest:file-entry manifest:media-type="image/png" manifest:full-path="Pictures/7ebabf6f2850a54b4a461631382b3208.png"/>
  <manifest:file-entry manifest:media-type="image/png" manifest:full-path="Pictures/b416f67c603b705c3185bfa533a819de.png"/>
  <manifest:file-entry manifest:media-type="image/png" manifest:full-path="Pictures/6f8a321db612bd4544ad3a54564a746c.png"/>
  <manifest:file-entry manifest:media-type="image/png" manifest:full-path="Pictures/32c763e6cde2317fe6ed86d3b2eeb852.png"/>
  <manifest:file-entry manifest:media-type="image/png" manifest:full-path="Pictures/41c249c809ffb780cea42ff9b89db922.png"/>
  <manifest:file-entry manifest:media-type="image/png" manifest:full-path="Pictures/1ad0fb2e83904c066d828463688cdf85.png"/>
  <manifest:file-entry manifest:media-type="image/png" manifest:full-path="Pictures/8e35a038aed44df86372db2c84455ea3.png"/>
  <manifest:file-entry manifest:media-type="image/png" manifest:full-path="Pictures/eecceb88a2dbe5e1cf05b1256103d71d.png"/>
  <manifest:file-entry manifest:media-type="image/png" manifest:full-path="Pictures/9eb92feef5cdf16bc5e58e639914d727.png"/>
  <manifest:file-entry manifest:media-type="image/png" manifest:full-path="Pictures/ac9b070796949c56070be34b4dd9a39b.png"/>
  <manifest:file-entry manifest:media-type="image/png" manifest:full-path="Pictures/9177f1b2215093957dd964f24c57eae9.png"/>
  <manifest:file-entry manifest:media-type="image/png" manifest:full-path="Pictures/a27650b4d6559461f67066758a7f112b.png"/>
  <manifest:file-entry manifest:media-type="image/png" manifest:full-path="Pictures/21063a856f0405405686182569d1ade9.png"/>
  <manifest:file-entry manifest:media-type="image/jpeg" manifest:full-path="Pictures/dd4afd309a12671ae892235d3ecbd0b0.jpeg"/>
  <manifest:file-entry manifest:media-type="image/jpeg" manifest:full-path="Pictures/43ee6b4c65823c220405f773c84ce7e2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2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3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4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5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kon:faqs:network:ssl:ssl"/><text:bookmark-start text:name="__RefHeading___https_e_certificati_ssl_1"/><text:bookmark-start text:name="https_e_certificati_ssl"/>HTTPS e Certificati SSL<text:bookmark-end text:name="__RefHeading___https_e_certificati_ssl_1"/><text:bookmark-end text:name="https_e_certificati_ssl"/></text:h>
      <text:p text:style-name="Horizontal_20_Line"/>
      <text:h text:style-name="Heading_20_2" text:outline-level="2"><text:bookmark-start text:name="__RefHeading___configurare_certificati_ssl_2"/><text:bookmark-start text:name="configurare_certificati_ssl"/>Configurare Certificati SSL<text:bookmark-end text:name="__RefHeading___configurare_certificati_ssl_2"/><text:bookmark-end text:name="configurare_certificati_ssl"/></text:h>
      <text:p text:style-name="Text_20_body"><text:span text:style-name="underline">Dalla versione <text:span text:style-name="Strong_20_Emphasis">1.3.0</text:span> in poi</text:span>, iKon è in grado di generare certificati SSL corretti per un accesso più sicuro.
Per poter sfruttare appieno questa nuova funzionalità, è necessario effettuare una breve operazione su ciascun client che desidera accedere ai prodotti <text:a xlink:type="simple" xlink:href="http://www.domoticalabs.com" text:style-name="Internet_20_link" text:visited-style-name="Visited_20_Internet_20_Link">Domotica Labs</text:a>.</text:p>
      <text:p text:style-name="Text_20_body">L'operazione è molto semplice, differisce leggermente a seconda del sistema operativo che si sta usando e consiste semplicemente nell'indicare <text:a xlink:type="simple" xlink:href="http://www.domoticalabs.com" text:style-name="Internet_20_link" text:visited-style-name="Visited_20_Internet_20_Link">Domotica Labs</text:a> come una sorgente affidabile di certificati SSL <text:span text:style-name="underline">sia sul browser che su Java</text:span>.</text:p>
      <text:p text:style-name="Text_20_body"><draw:frame draw:style-name="PluginODTAutoStyle_Frame_1_text_frame" draw:name="Frame1" text:anchor-type="paragraph" svg:width="60%" draw:z-index="0"><draw:text-box draw:corner-radius="22.4pt"><text:p text:style-name="Text_20_body">Tale configurazione deve esser eseguita <text:span text:style-name="Strong_20_Emphasis">una sola volta</text:span> su ciascuna macchina che si desidera usare con i prodotti <text:a xlink:type="simple" xlink:href="http://www.domoticalabs.com" text:style-name="Internet_20_link" text:visited-style-name="Visited_20_Internet_20_Link">Domotica Labs</text:a></text:p></draw:text-box></draw:frame>Se un client non è configurato, accedendo ad un iKon in HTTPS, in alto a sinistra nella barra degli indirizzi verrà mostrato un lucchetto “aperto” e verranno continuamente mostrati dei messaggi di “Warning” ad ogni accesso.
<draw:frame draw:style-name="mediacenter" draw:name="0" text:anchor-type="paragraph" draw:z-index="0" svg:width="8.4402083333333cm" svg:height="5.635625cm"><draw:image xlink:href="Pictures/90ccdbdfb4b515a71f6d613dffcdc495.png" xlink:type="simple" xlink:show="embed" xlink:actuate="onLoad"/></draw:frame>
In caso contrario, se il client considera <text:a xlink:type="simple" xlink:href="http://www.domoticalabs.com" text:style-name="Internet_20_link" text:visited-style-name="Visited_20_Internet_20_Link">Domotica Labs</text:a> come una sorgente affidabile di certificati, si mostrerà un lucchetto verde.
<draw:frame draw:style-name="mediacenter" draw:name="1" text:anchor-type="paragraph" draw:z-index="1" svg:width="8.4402083333333cm" svg:height="5.6091666666667cm"><draw:image xlink:href="Pictures/ab5bd83bda294c82d1ee497de776a899.png" xlink:type="simple" xlink:show="embed" xlink:actuate="onLoad"/></draw:frame></text:p>
      <text:p text:style-name="Text_20_body">Per configurare <text:a xlink:type="simple" xlink:href="http://www.domoticalabs.com" text:style-name="Internet_20_link" text:visited-style-name="Visited_20_Internet_20_Link">Domotica Labs</text:a> come una sorgente affidabile di certificati è sufficiente effettuare le seguenti operazioni:</text:p>
      <text:p text:style-name="Horizontal_20_Line"/>
      <text:h text:style-name="Heading_20_3" text:outline-level="3"><text:bookmark-start text:name="__RefHeading___java_3"/><text:bookmark-start text:name="java"/>Java<text:bookmark-end text:name="__RefHeading___java_3"/><text:bookmark-end text:name="java"/></text:h>
      <text:p text:style-name="Text_20_body"><draw:frame draw:style-name="PluginODTAutoStyle_Frame_2_text_frame" draw:name="Frame2" text:anchor-type="paragraph" svg:width="60%" draw:z-index="0"><draw:text-box draw:corner-radius="22.4pt"><text:p text:style-name="Text_20_body">Questa operazione è necessaria solo se si desidera accedere in HTTPS ad iKon con il modulo <text:span text:style-name="Strong_20_Emphasis">VoIP licenziato</text:span>, ed evitare messaggi di “warning” generati da Java.</text:p></draw:text-box></draw:frame></text:p>
      <text:list text:style-name="List_20_1" text:continue-numbering="false">
        <text:list-item>
          <text:p text:style-name="FirstListParagraph_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astListParagraph_List_20_1_Content"> Avviare il “Pannello di Controllo Java”, selezionare l'etichetta “Sicurezza” e premere il bottone “Gestisci Certificati”</text:p>
        </text:list-item>
      </text:list>
      <text:p text:style-name="Text_20_body"><draw:frame draw:style-name="mediacenter" draw:name="2" text:anchor-type="paragraph" draw:z-index="2" svg:width="14.049375cm" svg:height="15.001875cm"><draw:image xlink:href="Pictures/d2b7fbe7af79fdb63cc3153c118b8c89.png" xlink:type="simple" xlink:show="embed" xlink:actuate="onLoad"/></draw:frame></text:p>
      <text:list text:style-name="List_20_1" text:continue-numbering="false">
        <text:list-item>
          <text:p text:style-name="FirstListParagraph_List_20_1_Content"> Selezionare la linguetta “Utente”</text:p>
        </text:list-item>
        <text:list-item>
          <text:p text:style-name="List_20_1_Content"> Selezionare il Tipo di certificato “CA Firmataria”</text:p>
        </text:list-item>
        <text:list-item>
          <text:p text:style-name="LastListParagraph_List_20_1_Content"> Premere il bottone “Importa”</text:p>
        </text:list-item>
      </text:list>
      <text:p text:style-name="Text_20_body"><draw:frame draw:style-name="mediacenter" draw:name="3" text:anchor-type="paragraph" draw:z-index="3" svg:width="14.022916666667cm" svg:height="14.948958333333cm"><draw:image xlink:href="Pictures/526a93166c195adec6f3fe1696b57e4e.png" xlink:type="simple" xlink:show="embed" xlink:actuate="onLoad"/></draw:frame></text:p>
      <text:list text:style-name="List_20_1" text:continue-numbering="false">
        <text:list-item>
          <text:p text:style-name="FirstListParagraph_List_20_1_Content"> Selezionare il file <text:a xlink:type="simple" xlink:href="http://www.domoticalabs.com/SSLGenerator/CAs/rootCA.Dlabs.crt" text:style-name="Internet_20_link" text:visited-style-name="Visited_20_Internet_20_Link"> certificato CA</text:a> appena scaricato.</text:p>
        </text:list-item>
        <text:list-item>
          <text:p text:style-name="LastListParagraph_List_20_1_Content"> Ripete l'operazione per tutti gli utenti della macchina coinvolti dall'uso della domotica</text:p>
        </text:list-item>
      </text:list>
      <text:p text:style-name="Horizontal_20_Line"/>
      <text:h text:style-name="Heading_20_3" text:outline-level="3"><text:bookmark-start text:name="__RefHeading___windows_-_chrome_e_ie_4"/><text:bookmark-start text:name="windows_-_chrome_e_ie"/>Windows - Chrome e IE<text:bookmark-end text:name="__RefHeading___windows_-_chrome_e_ie_4"/><text:bookmark-end text:name="windows_-_chrome_e_ie"/></text:h>
      <text:list text:style-name="List_20_1" text:continue-numbering="false">
        <text:list-item>
          <text:p text:style-name="FirstListParagraph_List_20_1_Content"> Rammentare che IE non è ufficialmente supportato. Nulla vieta tuttavia di provare ad utilizzarlo per navigare un iKon configurato con Chrome.</text:p>
        </text:list-item>
        <text:list-item>
          <text:p text:style-name="List_20_1_Content"> Accedere a Windows con un utente di amministrazione.</text:p>
        </text:list-item>
        <text:list-item>
          <text:p text:style-name="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ist_20_1_Content"> Fare un doppio-click sul file scaricato.</text:p>
        </text:list-item>
        <text:list-item>
          <text:p text:style-name="LastListParagraph_List_20_1_Content"> Concedere al sistema di aprire il file nel caso si presenti un messaggio di warning.</text:p>
        </text:list-item>
      </text:list>
      <text:p text:style-name="Text_20_body"><draw:frame draw:style-name="mediacenter" draw:name="4" text:anchor-type="paragraph" draw:z-index="4" svg:width="12.7cm" svg:height="9.1016666666667cm"><draw:image xlink:href="Pictures/2ec78a8f05eb65182edd40e113cdb92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Premere sul pulsante “Installa certificato”.</text:p>
        </text:list-item>
      </text:list>
      <text:p text:style-name="Text_20_body"><draw:frame draw:style-name="mediacenter" draw:name="5" text:anchor-type="paragraph" draw:z-index="5" svg:width="11.033125cm" svg:height="13.784791666667cm"><draw:image xlink:href="Pictures/1eca19ca1efa9c1d9c36451f3039306b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elezionare di voler installare il certificato sul “Computer Locale” ( nulla vieta di installare il certificato solo sull'utente corrente; tuttavia deve esser chiaro che, accedendo con un utente differente, Windows non considererà più <text:a xlink:type="simple" xlink:href="http://www.domoticalabs.com" text:style-name="Internet_20_link" text:visited-style-name="Visited_20_Internet_20_Link">Domotica Labs</text:a> come una sorgente affidabile di certificati ) e poi premere “Avanti”.</text:p>
        </text:list-item>
      </text:list>
      <text:p text:style-name="Text_20_body"><draw:frame draw:style-name="mediacenter" draw:name="6" text:anchor-type="paragraph" draw:z-index="6" svg:width="14.499166666667cm" svg:height="14.102291666667cm"><draw:image xlink:href="Pictures/7ebabf6f2850a54b4a461631382b3208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elezionare di voler collocare il certificato in un archivio specifico e poi premere “Sfoglia”.</text:p>
        </text:list-item>
      </text:list>
      <text:p text:style-name="Text_20_body"><draw:frame draw:style-name="mediacenter" draw:name="7" text:anchor-type="paragraph" draw:z-index="7" svg:width="14.552083333333cm" svg:height="14.102291666667cm"><draw:image xlink:href="Pictures/b416f67c603b705c3185bfa533a819de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elezionare l'archivio “Autorità di certificazione di radice attendibile” e poi premere “Ok”.</text:p>
        </text:list-item>
      </text:list>
      <text:p text:style-name="Text_20_body"><draw:frame draw:style-name="mediacenter" draw:name="8" text:anchor-type="paragraph" draw:z-index="8" svg:width="14.499166666667cm" svg:height="14.049375cm"><draw:image xlink:href="Pictures/6f8a321db612bd4544ad3a54564a746c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Dopodichè premere “Avanti”.</text:p>
        </text:list-item>
      </text:list>
      <text:p text:style-name="Text_20_body"><draw:frame draw:style-name="mediacenter" draw:name="9" text:anchor-type="paragraph" draw:z-index="9" svg:width="14.499166666667cm" svg:height="14.155208333333cm"><draw:image xlink:href="Pictures/32c763e6cde2317fe6ed86d3b2eeb852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Premere “Fine” per completare l'installazione.</text:p>
        </text:list-item>
      </text:list>
      <text:p text:style-name="Text_20_body"><draw:frame draw:style-name="mediacenter" draw:name="10" text:anchor-type="paragraph" draw:z-index="10" svg:width="14.552083333333cm" svg:height="14.155208333333cm"><draw:image xlink:href="Pictures/41c249c809ffb780cea42ff9b89db922.png" xlink:type="simple" xlink:show="embed" xlink:actuate="onLoad"/></draw:frame></text:p>
      <text:p text:style-name="Horizontal_20_Line"/>
      <text:h text:style-name="Heading_20_3" text:outline-level="3"><text:bookmark-start text:name="__RefHeading___windows_-_firefox_5"/><text:bookmark-start text:name="windows_-_firefox"/>Windows - Firefox<text:bookmark-end text:name="__RefHeading___windows_-_firefox_5"/><text:bookmark-end text:name="windows_-_firefox"/></text:h>
      <text:list text:style-name="List_20_1" text:continue-numbering="false">
        <text:list-item>
          <text:p text:style-name="FirstListParagraph_List_20_1_Content">  Rammentare che Firefox non è ufficialmente supportato. Nulla vieta tuttavia di provare ad utilizzarlo per navigare un iKon configurato con Chrome.</text:p>
        </text:list-item>
        <text:list-item>
          <text:p text:style-name="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 </text:p>
        </text:list-item>
        <text:list-item>
          <text:p text:style-name="List_20_1_Content"> Accedere alle “Opzioni” di Firefox dal menù principale del browser</text:p>
        </text:list-item>
        <text:list-item>
          <text:p text:style-name="LastListParagraph_List_20_1_Content"> Premere sull'etichetta “Certificati” e poi su “Mostra Certificati”</text:p>
        </text:list-item>
      </text:list>
      <text:p text:style-name="Text_20_body"><draw:frame draw:style-name="mediacenter" draw:name="11" text:anchor-type="paragraph" draw:z-index="11" svg:width="14.657916666667cm" svg:height="15.71625cm"><draw:image xlink:href="Pictures/1ad0fb2e83904c066d828463688cdf8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Premere su “Autorità” e poi su “Importa”</text:p>
        </text:list-item>
      </text:list>
      <text:p text:style-name="Text_20_body"><draw:frame draw:style-name="mediacenter" draw:name="12" text:anchor-type="paragraph" draw:z-index="12" svg:width="18.282708333333cm" style:rel-width="100%" svg:height="13.731875cm" style:rel-height="scale"><draw:image xlink:href="Pictures/8e35a038aed44df86372db2c84455ea3.png" xlink:type="simple" xlink:show="embed" xlink:actuate="onLoad"/></draw:frame></text:p>
      <text:list text:style-name="List_20_1" text:continue-numbering="false">
        <text:list-item>
          <text:p text:style-name="FirstListParagraph_List_20_1_Content"> Selezionare il certificato di CA di <text:a xlink:type="simple" xlink:href="http://www.domoticalabs.com" text:style-name="Internet_20_link" text:visited-style-name="Visited_20_Internet_20_Link">Domotica Labs</text:a> appena scaricato.</text:p>
        </text:list-item>
        <text:list-item>
          <text:p text:style-name="LastListParagraph_List_20_1_Content"> Al termine dell'operazione, nella lista dei certificati delle “Autorità” apparirà la voce <text:a xlink:type="simple" xlink:href="http://www.domoticalabs.com" text:style-name="Internet_20_link" text:visited-style-name="Visited_20_Internet_20_Link">Domotica Labs</text:a></text:p>
        </text:list-item>
      </text:list>
      <text:p text:style-name="Horizontal_20_Line"/>
      <text:h text:style-name="Heading_20_3" text:outline-level="3"><text:bookmark-start text:name="__RefHeading___windows_xp_o_windows_2000_o_windows_7_embedded_-_chrome_e_ie_6"/><text:bookmark-start text:name="windows_xp_o_windows_2000_o_windows_7_embedded_-_chrome_e_ie"/>Windows XP o Windows 2000 o Windows 7 Embedded - Chrome e IE<text:bookmark-end text:name="__RefHeading___windows_xp_o_windows_2000_o_windows_7_embedded_-_chrome_e_ie_6"/><text:bookmark-end text:name="windows_xp_o_windows_2000_o_windows_7_embedded_-_chrome_e_ie"/></text:h>
      <text:p text:style-name="Text_20_body">Usare Microsoft Management Console (MMC) ( Vedi
<text:a xlink:type="simple" xlink:href="https://support.globalsign.com/customer/portal/articles/1434478-update-globalsign-root-certificate---windows-xp-windows-2000" text:style-name="Internet_20_link" text:visited-style-name="Visited_20_Internet_20_Link">tutorial</text:a>. )</text:p>
      <text:p text:style-name="Horizontal_20_Line"/>
      <text:h text:style-name="Heading_20_3" text:outline-level="3"><text:bookmark-start text:name="__RefHeading___apple_mac_7"/><text:bookmark-start text:name="apple_mac"/>Apple MAC<text:bookmark-end text:name="__RefHeading___apple_mac_7"/><text:bookmark-end text:name="apple_mac"/></text:h>
      <text:list text:style-name="List_20_1" text:continue-numbering="false">
        <text:list-item>
          <text:p text:style-name="FirstListParagraph_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ist_20_1_Content"> Fare doppio click sul certificato appena scaricato</text:p>
        </text:list-item>
        <text:list-item>
          <text:p text:style-name="LastListParagraph_List_20_1_Content"> Aggiungere il certificato al portachiavi di “Sistema” ( nulla vieta di installare il certificato solo al portachiavi di “login”; tuttavia deve esser chiaro che, accedendo con un utente differente, Windows non considererà più <text:a xlink:type="simple" xlink:href="http://www.domoticalabs.com" text:style-name="Internet_20_link" text:visited-style-name="Visited_20_Internet_20_Link">Domotica Labs</text:a> come una sorgente affidabile di certificati ) </text:p>
        </text:list-item>
      </text:list>
      <text:p text:style-name="Text_20_body"><draw:frame draw:style-name="mediacenter" draw:name="13" text:anchor-type="paragraph" draw:z-index="13" svg:width="17.145cm" style:rel-width="100%" svg:height="10.95375cm" style:rel-height="scale"><draw:image xlink:href="Pictures/eecceb88a2dbe5e1cf05b1256103d71d.png" xlink:type="simple" xlink:show="embed" xlink:actuate="onLoad"/></draw:frame></text:p>
      <text:h text:style-name="Heading_20_3" text:outline-level="3"><text:bookmark-start text:name="__RefHeading___apple_iphone_ipad_8"/><text:bookmark-start text:name="apple_iphone_ipad"/>Apple iPhone/iPad<text:bookmark-end text:name="__RefHeading___apple_iphone_ipad_8"/><text:bookmark-end text:name="apple_iphone_ipad"/></text:h>
      <text:list text:style-name="List_20_1" text:continue-numbering="false">
        <text:list-item>
          <text:p text:style-name="FirstListParagraph_List_20_1_Content"> Scaricare, se necessario, il software <text:a xlink:type="simple" xlink:href="http://support.apple.com/downloads/#iphone configuration utility" text:style-name="Internet_20_link" text:visited-style-name="Visited_20_Internet_20_Link">iPhone configuration utility</text:a></text:p>
        </text:list-item>
        <text:list-item>
          <text:p text:style-name="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ist_20_1_Content"> Avviare <text:a xlink:type="simple" xlink:href="http://support.apple.com/downloads/#iphone configuration utility" text:style-name="Internet_20_link" text:visited-style-name="Visited_20_Internet_20_Link">iPhone configuration utility</text:a></text:p>
        </text:list-item>
        <text:list-item>
          <text:p text:style-name="LastListParagraph_List_20_1_Content"> Sotto la voce “Libreria”, selezionare “Profili di configurazione”</text:p>
        </text:list-item>
      </text:list>
      <text:p text:style-name="Text_20_body"><draw:frame draw:style-name="mediacenter" draw:name="14" text:anchor-type="paragraph" draw:z-index="14" svg:width="11.641666666667cm" svg:height="5.55625cm"><draw:image xlink:href="Pictures/9eb92feef5cdf16bc5e58e639914d727.png" xlink:type="simple" xlink:show="embed" xlink:actuate="onLoad"/></draw:frame></text:p>
      <text:list text:style-name="List_20_1" text:continue-numbering="false">
        <text:list-item>
          <text:p text:style-name="FirstListParagraph_List_20_1_Content"> Scegli se creare o importare un profilo di configurazione:</text:p>
          <text:list text:style-name="List_20_1">
            <text:list-item>
              <text:p text:style-name="List_20_1_Content"> <text:span text:style-name="Strong_20_Emphasis">Importa</text:span> profilo esistente ( soluzione base ):</text:p>
              <text:list text:style-name="List_20_1">
                <text:list-item>
                  <text:p text:style-name="List_20_1_Content"> Scaricare il seguente <text:a xlink:type="simple" xlink:href="http://www.domoticalabs.com/dokuwiki/lib/exe/fetch.php?media=ikon:faqs:network:ssl:domotica_labs_-_certification_authority.zip" text:style-name="Internet_20_link" text:visited-style-name="Visited_20_Internet_20_Link">profilo pregenerato</text:a> e scompattarlo.</text:p>
                </text:list-item>
                <text:list-item>
                  <text:p text:style-name="List_20_1_Content"> Premere “File”, poi “Aggiungi alla libreria” e selezionare il profilo appena scaricato e scompattato.</text:p>
                </text:list-item>
              </text:list>
            </text:list-item>
            <text:list-item>
              <text:p text:style-name="List_20_1_Content"> <text:span text:style-name="Strong_20_Emphasis">Nuovo</text:span> profilo di configurazione ( soluzione avanzata ):</text:p>
              <text:list text:style-name="List_20_1">
                <text:list-item>
                  <text:p text:style-name="List_20_1_Content"> premere “Nuovo” in alto a sinistra</text:p>
                </text:list-item>
                <text:list-item>
                  <text:p text:style-name="List_20_1_Content"> Sotto “Generale” riempire i dati obbligatori</text:p>
                </text:list-item>
                <text:list-item>
                  <text:p text:style-name="List_20_1_Content"> Sotto “Credenziali” aggiungere il <text:a xlink:type="simple" xlink:href="http://www.domoticalabs.com/SSLGenerator/CAs/rootCA.Dlabs.crt" text:style-name="Internet_20_link" text:visited-style-name="Visited_20_Internet_20_Link"> certificato CA</text:a> di <text:a xlink:type="simple" xlink:href="http://www.domoticalabs.com" text:style-name="Internet_20_link" text:visited-style-name="Visited_20_Internet_20_Link">Domotica Labs</text:a> </text:p>
                </text:list-item>
              </text:list>
            </text:list-item>
          </text:list>
        </text:list-item>
        <text:list-item>
          <text:p text:style-name="List_20_1_Content"> Connettere <text:span text:style-name="Strong_20_Emphasis">fisicamente</text:span> iPhone al PC/MAC</text:p>
        </text:list-item>
        <text:list-item>
          <text:p text:style-name="LastListParagraph_List_20_1_Content"> Selezione il tuo iPhone/iPad nella sezione “Dispositivi” e poi seleziona la linguetta “Profili di configurazione”; infine premi il pulsante “Installa” accanto al profilo di configurazione appena creato/importato.</text:p>
        </text:list-item>
      </text:list>
      <text:p text:style-name="Text_20_body"><draw:frame draw:style-name="mediacenter" draw:name="15" text:anchor-type="paragraph" draw:z-index="15" svg:width="23.098125cm" style:rel-width="100%" svg:height="6.50875cm" style:rel-height="scale"><draw:image xlink:href="Pictures/ac9b070796949c56070be34b4dd9a39b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ul dispositivo iPhone/iPad apparirà una finestra di conferma; premi il bottone “installa” e segui la procedura premendo i pulsanti “installa”.</text:p>
        </text:list-item>
      </text:list>
      <text:p text:style-name="Text_20_body"><draw:frame draw:style-name="media" draw:name="16" text:anchor-type="as-char" draw:z-index="16" svg:width="8.4666666666667cm" svg:height="12.7cm"><draw:image xlink:href="Pictures/9177f1b2215093957dd964f24c57eae9.png" xlink:type="simple" xlink:show="embed" xlink:actuate="onLoad"/></draw:frame>
<draw:frame draw:style-name="mediaright" draw:name="17" text:anchor-type="paragraph" draw:z-index="17" svg:width="8.4666666666667cm" svg:height="12.7cm"><draw:image xlink:href="Pictures/a27650b4d6559461f67066758a7f112b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Al termine dalla procedura verrà mostrato il certificato installato</text:p>
        </text:list-item>
      </text:list>
      <text:p text:style-name="Text_20_body"><draw:frame draw:style-name="mediacenter" draw:name="18" text:anchor-type="paragraph" draw:z-index="18" svg:width="8.4666666666667cm" svg:height="6.4558333333333cm"><draw:image xlink:href="Pictures/21063a856f0405405686182569d1ade9.png" xlink:type="simple" xlink:show="embed" xlink:actuate="onLoad"/></draw:frame></text:p>
      <text:p text:style-name="Horizontal_20_Line"/>
      <text:h text:style-name="Heading_20_3" text:outline-level="3"><text:bookmark-start text:name="__RefHeading___android_mobile_9"/><text:bookmark-start text:name="android_mobile"/>Android Mobile<text:bookmark-end text:name="__RefHeading___android_mobile_9"/><text:bookmark-end text:name="android_mobile"/></text:h>
      <text:p text:style-name="Text_20_body"><draw:frame draw:style-name="PluginODTAutoStyle_Frame_3_text_frame" draw:name="Frame3" text:anchor-type="paragraph" svg:width="60%" draw:z-index="0"><draw:text-box draw:corner-radius="22.4pt"><text:p text:style-name="Text_20_body">Per poter installare un certificato su un qualsiasi disposivito Android è necessario aver configurato almeno un a protezione al dispositivo ( ad esempio: il PIN ).
Nel caso non si sia configurata alcuna protezione il dispositivo Android richiederà prima di configurarla.</text:p></draw:text-box></draw:frame></text:p>
      <text:list text:style-name="List_20_1" text:continue-numbering="false">
        <text:list-item>
          <text:p text:style-name="FirstListParagraph_List_20_1_Content"> Accedere con il browser all'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astListParagraph_List_20_1_Content"> Accettare di voler installare il certificato e seguire la procedura descritta dal dispositivo.</text:p>
        </text:list-item>
      </text:list>
      <text:p text:style-name="Horizontal_20_Line"/>
      <text:h text:style-name="Heading_20_3" text:outline-level="3"><text:bookmark-start text:name="__RefHeading___unix_debian_10"/><text:bookmark-start text:name="unix_debian"/>UNIX Debian<text:bookmark-end text:name="__RefHeading___unix_debian_10"/><text:bookmark-end text:name="unix_debian"/></text:h>
      <text:list text:style-name="List_20_1" text:continue-numbering="false">
        <text:list-item>
          <text:p text:style-name="FirstListParagraph_List_20_1_Content"> Scaricare il certificato di CA ( Certification Authority ) di <text:a xlink:type="simple" xlink:href="http://www.domoticalabs.com" text:style-name="Internet_20_link" text:visited-style-name="Visited_20_Internet_20_Link">Domotica Labs</text:a> dal seguente indirizzo: <text:a xlink:type="simple" xlink:href="http://www.domoticalabs.com/SSLGenerator/CAs/rootCA.Dlabs.crt" text:style-name="Internet_20_link" text:visited-style-name="Visited_20_Internet_20_Link"> certificato CA</text:a>.</text:p>
        </text:list-item>
        <text:list-item>
          <text:p text:style-name="LastListParagraph_List_20_1_Content"> Eseguire i seguenti comandi:</text:p>
        </text:list-item>
      </text:list>
      <text:p text:style-name="Source_20_Code">apt-get install libnss3-tools</text:p>
      <text:p text:style-name="Source_20_Code">certutil -d sql:/mnt/storage/RWdlabs/guest/.pki/nssdb -A -t TC -n "rootCA.Dlabs" -i rootCA.Dlabs.crt</text:p>
      <text:p text:style-name="Source_20_Code">sudo mkdir /usr/share/ca-certificates/extra</text:p>
      <text:p text:style-name="Source_20_Code">sudo cp foo.crt /usr/share/ca-certificates/extra/foo.crt</text:p>
      <text:p text:style-name="Source_20_Code">sudo dpkg-reconfigure ca-certificates</text:p>
      <text:p text:style-name="Horizontal_20_Line"/>
      <text:h text:style-name="Heading_20_2" text:outline-level="2"><text:bookmark-start text:name="__RefHeading___configurare_dominio_di_accesso_remoto_11"/><text:bookmark-start text:name="configurare_dominio_di_accesso_remoto"/>Configurare dominio di accesso remoto<text:bookmark-end text:name="__RefHeading___configurare_dominio_di_accesso_remoto_11"/><text:bookmark-end text:name="configurare_dominio_di_accesso_remoto"/></text:h>
      <text:p text:style-name="Text_20_body">Se si desidera accedere ai prodotti <text:a xlink:type="simple" xlink:href="http://www.domoticalabs.com" text:style-name="Internet_20_link" text:visited-style-name="Visited_20_Internet_20_Link">Domotica Labs</text:a> in HTTPS da remoto, è necessario anche configurare il “<text:span text:style-name="Strong_20_Emphasis">Dominio di accesso remoto</text:span>” nella pagina di configurazione di “<text:span text:style-name="Strong_20_Emphasis">Rete</text:span>”.</text:p>
      <text:p text:style-name="Text_20_body">Il dominio è quella parte compresa tra il protocollo e la porta di accesso.</text:p>
      <text:p text:style-name="Text_20_body">Ad esempio: se l'accesso da remoto è “<text:span text:style-name="Emphasis">https:</text:span><text:span text:style-name="Strong_20_Emphasis">example.dyndns.org</text:span><text:span text:style-name="Emphasis">:4123</text:span>” il dominio di accesso remoto è: “<text:span text:style-name="Strong_20_Emphasis">example.dyndns.org</text:span>”</text:p>
      <text:p text:style-name="Horizontal_20_Line"/>
      <text:h text:style-name="Heading_20_2" text:outline-level="2"><text:bookmark-start text:name="__RefHeading___rigenerare_certificati_ssl_12"/><text:bookmark-start text:name="rigenerare_certificati_ssl"/>Rigenerare Certificati SSL<text:bookmark-end text:name="__RefHeading___rigenerare_certificati_ssl_12"/><text:bookmark-end text:name="rigenerare_certificati_ssl"/></text:h>
      <text:p text:style-name="Text_20_body">Ogni prodotto <text:a xlink:type="simple" xlink:href="http://www.domoticalabs.com" text:style-name="Internet_20_link" text:visited-style-name="Visited_20_Internet_20_Link">Domotica Labs</text:a>, provvede a rigenerare automaticamente, in piena autonomia, i certificati per l'accesso HTTPS.</text:p>
      <text:p text:style-name="Text_20_body"><draw:frame draw:style-name="PluginODTAutoStyle_Frame_4_text_frame" draw:name="Frame4" text:anchor-type="paragraph" svg:width="60%" draw:z-index="0"><draw:text-box draw:corner-radius="22.4pt"><text:p text:style-name="Text_20_body">I certificati vengono rigenerati <text:span text:style-name="Strong_20_Emphasis">solo</text:span> se il prodotto ha <text:span text:style-name="Strong_20_Emphasis">accesso ad internet</text:span>.
In caso contrario l'operazione termina senza errori ma non produce alcun risultato lasciando i certificati originali intatti.</text:p></draw:text-box></draw:frame>La rigenerazione dei certificati avviene quando:</text:p>
      <text:list text:style-name="List_20_1" text:continue-numbering="false">
        <text:list-item>
          <text:p text:style-name="FirstListParagraph_List_20_1_Content"> Viene <text:span text:style-name="Strong_20_Emphasis">aggiornato il software</text:span></text:p>
        </text:list-item>
        <text:list-item>
          <text:p text:style-name="List_20_1_Content"> Viene configurato un <text:span text:style-name="Strong_20_Emphasis">nuovo IP</text:span></text:p>
        </text:list-item>
        <text:list-item>
          <text:p text:style-name="List_20_1_Content"> Viene configurato un <text:span text:style-name="Strong_20_Emphasis">nuovo dominio di accesso</text:span> remoto</text:p>
        </text:list-item>
        <text:list-item>
          <text:p text:style-name="LastListParagraph_List_20_1_Content"> Viene utilizzato il pulsante “<text:span text:style-name="Strong_20_Emphasis">Rigenera certificati</text:span>” sotto il menù di “sistema” -&gt; “manutenzione”</text:p>
        </text:list-item>
      </text:list>
      <text:p text:style-name="Text_20_body"><draw:frame draw:style-name="PluginODTAutoStyle_Frame_5_text_frame" draw:name="Frame5" text:anchor-type="paragraph" svg:width="60%" draw:z-index="0"><draw:text-box draw:corner-radius="22.4pt"><text:p text:style-name="Text_20_body">Nel caso si rigenerino i certificati a mano attraverso il menù di <text:span text:style-name="Strong_20_Emphasis">manutenzione</text:span>, è necessario premere il pulsante “<text:span text:style-name="Strong_20_Emphasis">Riavvi servizi Web</text:span>” dopo l'operazione di rigenerazione.</text:p></draw:text-box></draw:frame></text:p>
      <text:p text:style-name="Horizontal_20_Line"/>
      <text:h text:style-name="Heading_20_2" text:outline-level="2"><text:bookmark-start text:name="__RefHeading___non_si_vedono_alcuni_contenuti_13"/><text:bookmark-start text:name="non_si_vedono_alcuni_contenuti"/>Non si vedono alcuni contenuti<text:bookmark-end text:name="__RefHeading___non_si_vedono_alcuni_contenuti_13"/><text:bookmark-end text:name="non_si_vedono_alcuni_contenuti"/></text:h>
      <text:p text:style-name="Text_20_body">Quando si accede in HTTPS è possibile che non si riescano a vedere contenuti di rete non sicuri a cui iKon accede in HTTP ( Ad esempio: le telecamere locali ).
Su chrome è necessario sbloccare il lucchetto in alto a destra nella barra degli indirizzi:
<draw:frame draw:style-name="mediacenter" draw:name="19" text:anchor-type="paragraph" draw:z-index="19" svg:width="12.567708333333cm" svg:height="6.0589583333333cm"><draw:image xlink:href="Pictures/dd4afd309a12671ae892235d3ecbd0b0.jpeg" xlink:type="simple" xlink:show="embed" xlink:actuate="onLoad"/></draw:frame></text:p>
      <text:p text:style-name="Horizontal_20_Line"/>
      <text:h text:style-name="Heading_20_2" text:outline-level="2"><text:bookmark-start text:name="__RefHeading___avast_2015_14"/><text:bookmark-start text:name="avast_2015"/>Avast 2015<text:bookmark-end text:name="__RefHeading___avast_2015_14"/><text:bookmark-end text:name="avast_2015"/></text:h>
      <text:p text:style-name="Text_20_body">Avast 2015, attraverso il servizio “Mail Shield”, tende ad intromettersi nel sistema di certificazione SSL e decide, in piena autonomia, che i certificati Domotica Labs non sono attendibili.
Questo significa che, anche se si è configurato correttamente tutto, il “lucchetto” della pagina web in HTTPS rimane comunque “rosso”.</text:p>
      <text:p text:style-name="Text_20_body">Per controllare se Avast si sta intromettendo nel sistema basta premere sul pulsante del “Lucchetto” e confrontarlo con il seguente screenshot:</text:p>
      <text:p text:style-name="Text_20_body"><draw:frame draw:style-name="mediacenter" draw:name="20" text:anchor-type="paragraph" draw:z-index="20" svg:width="5.2916666666667cm" svg:height="6.5924821002387cm"><draw:image xlink:href="Pictures/43ee6b4c65823c220405f773c84ce7e2.jpg" xlink:type="simple" xlink:show="embed" xlink:actuate="onLoad"/></draw:frame></text:p>
      <text:p text:style-name="Text_20_body">Le soluzioni sono le seguenti:</text:p>
      <text:list text:style-name="List_20_1" text:continue-numbering="false">
        <text:list-item>
          <text:p text:style-name="FirstListParagraph_List_20_1_Content"> Disattivare il “Mail Shield” di Avast 2015</text:p>
        </text:list-item>
        <text:list-item>
          <text:p text:style-name="LastListParagraph_List_20_1_Content"> Configurare il <text:a xlink:type="simple" xlink:href="http://www.domoticalabs.com/SSLGenerator/CAs/rootCA.Dlabs.crt" text:style-name="Internet_20_link" text:visited-style-name="Visited_20_Internet_20_Link"> certificato CA</text:a> di <text:a xlink:type="simple" xlink:href="http://www.domoticalabs.com" text:style-name="Internet_20_link" text:visited-style-name="Visited_20_Internet_20_Link">Domotica Labs</text:a>nel “Mailer” usato sulla macchina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2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3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4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  <style:style style:name="PluginODTAutoStyle_Frame_5_text_frame" style:family="graphic" style:parent-style-name="Frame">
      <style:graphic-properties fo:border="2pt solid #999999" fo:padding-left="16pt" fo:padding-right="16pt" fo:padding-top="16pt" fo:padding-bottom="8pt" fo:margin-left="auto" fo:margin-right="auto" fo:margin-bottom="24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kon:faqs:network:ssl:ssl</dc:title>
  </office:meta>
</office:document-meta>
</file>