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7b75443eda9bcf6b1d557a5e0365e8.png"/>
  <manifest:file-entry manifest:media-type="image/png" manifest:full-path="Pictures/229c4144edf30d58e56e8ff08359670d.png"/>
  <manifest:file-entry manifest:media-type="image/png" manifest:full-path="Pictures/b9595f40c043d7e541c88f4dace26b79.png"/>
  <manifest:file-entry manifest:media-type="image/png" manifest:full-path="Pictures/2eddb49f1d4d1c6be20a0285e88bfd65.png"/>
  <manifest:file-entry manifest:media-type="image/png" manifest:full-path="Pictures/317440f74f5a9121389630ad3ac60b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kon:faqs:meteo:meteo"/><text:bookmark-start text:name="__RefHeading___meteo_1"/><text:bookmark-start text:name="meteo"/>Meteo<text:bookmark-end text:name="__RefHeading___meteo_1"/><text:bookmark-end text:name="meteo"/></text:h>
      <text:p text:style-name="Text_20_body">Nota: già riportato su FreshDesk</text:p>
      <text:h text:style-name="Heading_20_2" text:outline-level="2"><text:bookmark-start text:name="__RefHeading___richiedere_chiave_api_2"/><text:bookmark-start text:name="richiedere_chiave_api"/>Richiedere chiave API<text:bookmark-end text:name="__RefHeading___richiedere_chiave_api_2"/><text:bookmark-end text:name="richiedere_chiave_api"/></text:h>
      <text:p text:style-name="Text_20_body">IKON SERVER utilizza il servizio gratuito WorldWeatherOnline per erogare informazioni e servizi legati alle previsioni meteo. Per poter utilizzare questi servizi, ogni utente deve registrarsi in modo da ottenere una “chiave API” univoca, da inserire in IKON come illustrato a seguire.</text:p>
      <text:p text:style-name="Text_20_body">Per prima cosa è necessario iscriversi al servizio attraverso la pagina <text:a xlink:type="simple" xlink:href="https://developer.worldweatheronline.com/" text:style-name="Internet_20_link" text:visited-style-name="Visited_20_Internet_20_Link">https://developer.worldweatheronline.com/</text:a></text:p>
      <text:p text:style-name="Text_20_body">Una volta fatto accesso, è necessario iscriversi al servizio premendo il pulsante indicato qua sotto:
<draw:frame draw:style-name="mediacenter" draw:name="0" text:anchor-type="paragraph" draw:z-index="0" svg:width="18.520833333333cm" style:rel-width="100%" svg:height="15.431213916743cm" style:rel-height="scale"><draw:image xlink:href="Pictures/637b75443eda9bcf6b1d557a5e0365e8.png" xlink:type="simple" xlink:show="embed" xlink:actuate="onLoad"/></draw:frame></text:p>
      <text:p text:style-name="Text_20_body">Dopo aver compilato i vari form proposti da <text:a xlink:type="simple" xlink:href="https://developer.worldweatheronline.com/" text:style-name="Internet_20_link" text:visited-style-name="Visited_20_Internet_20_Link">World Weather Online</text:a> è necessario:</text:p>
      <text:list text:style-name="List_20_1" text:continue-numbering="false">
        <text:list-item>
          <text:p text:style-name="FirstListParagraph_List_20_1_Content"> <text:span text:style-name="Strong_20_Emphasis">convalidare l'indirizzo mail</text:span> configurato</text:p>
        </text:list-item>
        <text:list-item>
          <text:p text:style-name="LastListParagraph_List_20_1_Content"> richiedere una nuova <text:span text:style-name="Strong_20_Emphasis">chiave API</text:span> gratuita premendo il pulsante indicato qua sotto:</text:p>
        </text:list-item>
      </text:list>
      <text:p text:style-name="Text_20_body"><draw:frame draw:style-name="mediacenter" draw:name="1" text:anchor-type="paragraph" draw:z-index="1" svg:width="18.520833333333cm" style:rel-width="100%" svg:height="10.166567223548cm" style:rel-height="scale"><draw:image xlink:href="Pictures/229c4144edf30d58e56e8ff08359670d.png" xlink:type="simple" xlink:show="embed" xlink:actuate="onLoad"/></draw:frame></text:p>
      <text:p text:style-name="Text_20_body">Richiesta la chiave API è necessario capire di quale “versione” è la chiave richiesta.
La versione può esser stabilita guardando il titolo della lista in cui la chiave appare oppure cliccando sulla chiave stessa per controllarne i dettagli:
<draw:frame draw:style-name="mediacenter" draw:name="2" text:anchor-type="paragraph" draw:z-index="2" svg:width="18.520833333333cm" style:rel-width="100%" svg:height="7.7889986824769cm" style:rel-height="scale"><draw:image xlink:href="Pictures/b9595f40c043d7e541c88f4dace26b79.png" xlink:type="simple" xlink:show="embed" xlink:actuate="onLoad"/></draw:frame></text:p>
      <text:p text:style-name="Text_20_body">Nei dettagli della chiave API controllare il campo evidenziato nella figura sottostante:
<draw:frame draw:style-name="mediacenter" draw:name="3" text:anchor-type="paragraph" draw:z-index="3" svg:width="18.520833333333cm" style:rel-width="100%" svg:height="14.056913407821cm" style:rel-height="scale"><draw:image xlink:href="Pictures/2eddb49f1d4d1c6be20a0285e88bfd65.png" xlink:type="simple" xlink:show="embed" xlink:actuate="onLoad"/></draw:frame></text:p>
      <text:p text:style-name="Text_20_body">A questo punto è possibile configurare IKON SERVER per utilizzare i servizi meteo:</text:p>
      <text:list text:style-name="List_20_1" text:continue-numbering="false">
        <text:list-item>
          <text:p text:style-name="FirstListParagraph_List_20_1_Content"> Accedere all'amministrazione di IKON</text:p>
        </text:list-item>
        <text:list-item>
          <text:p text:style-name="List_20_1_Content"> Selezionare “personalizzazione” quindi “opzioni” ed infine “meteo”</text:p>
        </text:list-item>
        <text:list-item>
          <text:p text:style-name="List_20_1_Content"> Inserire il nome della località per cui si desiderano le informazioni meteo, ed incollare la chiave API nell'apposito campo</text:p>
        </text:list-item>
        <text:list-item>
          <text:p text:style-name="LastListParagraph_List_20_1_Content"> Selezionare la versione API da utilizzare con l'apposito menu a tendina, e salvare attraverso il pulsante “SALVA”</text:p>
        </text:list-item>
      </text:list>
      <text:p text:style-name="Text_20_body"><draw:frame draw:style-name="mediacenter" draw:name="4" text:anchor-type="paragraph" draw:z-index="4" svg:width="15.875cm" svg:height="5.1064583333333cm"><draw:image xlink:href="Pictures/317440f74f5a9121389630ad3ac60bd7.png" xlink:type="simple" xlink:show="embed" xlink:actuate="onLoad"/></draw:frame></text:p>
      <text:h text:style-name="Heading_20_2" text:outline-level="2"><text:bookmark-start text:name="__RefHeading___il_meteo_mostra_risultati_di_un_altra_citta_3"/><text:bookmark-start text:name="il_meteo_mostra_risultati_di_un_altra_citta"/>Il meteo mostra risultati di un'altra città<text:bookmark-end text:name="__RefHeading___il_meteo_mostra_risultati_di_un_altra_citta_3"/><text:bookmark-end text:name="il_meteo_mostra_risultati_di_un_altra_citta"/></text:h>
      <text:p text:style-name="Text_20_body">Quando questo avviene, è possibile specificare nella località del meteo anche lo Stato in cui è presente la città.
Per specificare lo Stato della città è sufficiente usare la “virgola” come separatore.
Esempio:</text:p>
      <text:p text:style-name="Text_20_body"><draw:frame draw:style-name="PluginODTAutoStyle_Frame_1_text_frame" draw:name="Frame1" text:anchor-type="paragraph" svg:width="60%" draw:z-index="0"><draw:text-box draw:corner-radius="22.4pt"><text:p text:style-name="Text_20_body">Torino,Italy</text:p><text:p text:style-name="Text_20_body"><text:span text:style-name="Strong_20_Emphasis">N.B.</text:span> non ci sono spazi tra Torino ed Italy!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kon:faqs:meteo:meteo</dc:title>
  </office:meta>
</office:document-meta>
</file>